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 style:font-family-generic="roman"/>
    <style:font-face style:name="新細明體11" svg:font-family="新細明體1" style:font-family-generic="roman"/>
    <style:font-face style:name="新細明體21" svg:font-family="新細明體2" style:font-family-generic="roman"/>
    <style:font-face style:name="新細明體1" svg:font-family="新細明體1" style:font-family-generic="script"/>
    <style:font-face style:name="新細明體2" svg:font-family="新細明體2" style:font-family-generic="script"/>
    <style:font-face style:name="標楷體" svg:font-family="標楷體" style:font-family-generic="script"/>
    <style:font-face style:name="新細明體3" svg:font-family="新細明體" style:font-family-generic="swiss"/>
    <style:font-face style:name="新細明體22" svg:font-family="新細明體2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.692cm"/>
    </style:style>
    <style:style style:name="co2" style:family="table-column">
      <style:table-column-properties fo:break-before="auto" style:column-width="2.113cm"/>
    </style:style>
    <style:style style:name="co3" style:family="table-column">
      <style:table-column-properties fo:break-before="auto" style:column-width="5.473cm"/>
    </style:style>
    <style:style style:name="co4" style:family="table-column">
      <style:table-column-properties fo:break-before="auto" style:column-width="4.678cm"/>
    </style:style>
    <style:style style:name="co5" style:family="table-column">
      <style:table-column-properties fo:break-before="auto" style:column-width="3.706cm"/>
    </style:style>
    <style:style style:name="co6" style:family="table-column">
      <style:table-column-properties fo:break-before="auto" style:column-width="2.214cm"/>
    </style:style>
    <style:style style:name="co7" style:family="table-column">
      <style:table-column-properties fo:break-before="auto" style:column-width="2.861cm"/>
    </style:style>
    <style:style style:name="co8" style:family="table-column">
      <style:table-column-properties fo:break-before="auto" style:column-width="14.005cm"/>
    </style:style>
    <style:style style:name="co9" style:family="table-column">
      <style:table-column-properties fo:break-before="auto" style:column-width="1.79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67cm" fo:break-before="auto" style:use-optimal-row-height="false"/>
    </style:style>
    <style:style style:name="ro2" style:family="table-row">
      <style:table-row-properties style:row-height="1.64cm" fo:break-before="auto" style:use-optimal-row-height="false"/>
    </style:style>
    <style:style style:name="ro3" style:family="table-row">
      <style:table-row-properties style:row-height="1.711cm" fo:break-before="auto" style:use-optimal-row-height="true"/>
    </style:style>
    <style:style style:name="ro4" style:family="table-row">
      <style:table-row-properties style:row-height="3.071cm" fo:break-before="auto" style:use-optimal-row-height="fals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PageStyle_5f_112年_28_填寫範例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5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7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0" style:family="table-cell" style:parent-style-name="Default" style:data-style-name="N19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1" style:family="table-cell" style:parent-style-name="Default" style:data-style-name="N100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63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T1" style:family="text">
      <style:text-properties fo:color="#000000" style:font-name="新細明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6pt" style:font-size-complex="16pt" style:font-weight-asian="normal" style:font-weight-complex="normal" style:font-style-asian="normal" style:font-style-complex="normal"/>
    </style:style>
    <style:style style:name="T2" style:family="text">
      <style:text-properties fo:color="#000000" fo:font-size="16pt" fo:font-weight="normal" style:text-underline-style="none" style:text-underline-color="font-color" style:text-line-through-type="none" fo:font-style="normal" style:text-outline="false" fo:text-shadow="none" style:text-position="0% 100%" style:font-size-asian="16pt" style:font-size-complex="16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style:font-name="新細明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6pt" style:font-size-complex="16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6pt" fo:font-weight="normal" style:text-underline-style="none" style:text-underline-color="font-color" style:text-line-through-type="none" fo:font-style="normal" style:text-outline="false" fo:text-shadow="none" style:text-position="0% 100%" style:font-size-asian="16pt" style:font-size-complex="16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style:use-window-font-color="true" fo:font-size="16pt" fo:font-weight="normal" style:text-underline-style="none" style:text-underline-color="font-color" style:text-line-through-type="none" fo:font-style="normal" style:text-outline="false" fo:text-shadow="none" style:text-position="0% 100%" style:font-size-asian="16pt" style:font-size-complex="16pt" style:font-weight-asian="normal" style:font-weight-complex="normal" style:font-style-asian="normal" style:font-style-complex="normal" style:font-name="新細明體" style:font-name-asian="新細明體"/>
    </style:style>
    <style:style style:name="T6" style:family="text">
      <style:text-properties style:use-window-font-color="true" style:font-name="標楷體" fo:font-size="16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en" fo:country="US" style:language-asian="zh" style:country-asian="TW" style:language-complex="hi" style:country-complex="IN" style:font-name-asian="標楷體" style:font-name-complex="Lucida Sans" style:font-size-asian="16pt" style:font-size-complex="1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use-window-font-color="true" style:font-name="標楷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 table:print-ranges="114年.A1:114年.H4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8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number-columns-repeated="1011" table:default-cell-style-name="ce5"/>
        <table:table-row table:style-name="ro1">
          <table:table-cell table:style-name="ce1" office:value-type="string" calcext:value-type="string" table:number-columns-spanned="8" table:number-rows-spanned="1">
            <text:p>115年新北市萬里區公所辦理里鄰活動、民俗節慶推廣、教育訓練及研習計畫一覽表</text:p>
          </table:table-cell>
          <table:covered-table-cell table:number-columns-repeated="7" table:style-name="ce1"/>
          <table:table-cell table:style-name="ce63" table:number-columns-repeated="1011"/>
        </table:table-row>
        <table:table-row table:style-name="ro2">
          <table:table-cell table:style-name="ce2" office:value-type="string" calcext:value-type="string" table:number-columns-spanned="1" table:number-rows-spanned="2">
            <text:p>項次</text:p>
          </table:table-cell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2" office:value-type="string" calcext:value-type="string" table:number-columns-spanned="1" table:number-rows-spanned="2">
            <text:p>名稱</text:p>
          </table:table-cell>
          <table:table-cell table:style-name="ce2" office:value-type="string" calcext:value-type="string" table:number-columns-spanned="1" table:number-rows-spanned="2">
            <text:p>地點</text:p>
          </table:table-cell>
          <table:table-cell table:style-name="ce2" office:value-type="string" calcext:value-type="string" table:number-columns-spanned="1" table:number-rows-spanned="2">
            <text:p>日期</text:p>
          </table:table-cell>
          <table:table-cell table:style-name="ce2" office:value-type="string" calcext:value-type="string" table:number-columns-spanned="1" table:number-rows-spanned="2">
            <text:p>預估車輛數</text:p>
          </table:table-cell>
          <table:table-cell table:style-name="ce2" office:value-type="string" calcext:value-type="string" table:number-columns-spanned="1" table:number-rows-spanned="2">
            <text:p>預估參加人數</text:p>
          </table:table-cell>
          <table:table-cell table:style-name="ce2" office:value-type="string" calcext:value-type="string" table:number-columns-spanned="1" table:number-rows-spanned="2">
            <text:p>備註</text:p>
            <text:p>〈集合時間及晚餐地點<text:span text:style-name="T1">、</text:span><text:span text:style-name="T2">里長姓名手機〉</text:span></text:p>
          </table:table-cell>
          <table:table-cell table:number-columns-repeated="1011"/>
        </table:table-row>
        <table:table-row table:style-name="ro3">
          <table:covered-table-cell table:number-columns-repeated="8" table:style-name="ce61"/>
          <table:table-cell table:number-columns-repeated="1011"/>
        </table:table-row>
        <table:table-row table:style-name="ro4">
          <table:table-cell table:style-name="ce4" office:value-type="float" office:value="1" calcext:value-type="float">
            <text:p>1</text:p>
          </table:table-cell>
          <table:table-cell table:style-name="ce6" office:value-type="string" calcext:value-type="string">
            <text:p>龜吼里</text:p>
          </table:table-cell>
          <table:table-cell table:style-name="ce7" office:value-type="string" calcext:value-type="string">
            <text:p>115年龜吼中秋公益晚會活動計畫</text:p>
          </table:table-cell>
          <table:table-cell table:style-name="ce7" office:value-type="string" calcext:value-type="string">
            <text:p>石角停車場</text:p>
          </table:table-cell>
          <table:table-cell table:style-name="ce9" office:value-type="string" calcext:value-type="string">
            <text:p>115.09.22</text:p>
          </table:table-cell>
          <table:table-cell table:style-name="ce6"/>
          <table:table-cell table:style-name="ce10" office:value-type="float" office:value="900" calcext:value-type="float">
            <text:p>900</text:p>
          </table:table-cell>
          <table:table-cell table:style-name="ce11" office:value-type="string" calcext:value-type="string">
            <text:p>時間<text:span text:style-name="T3">：115/9/22</text:span><text:span text:style-name="T4">(下午6點30分</text:span><text:span text:style-name="T5">)</text:span></text:p>
            <text:p><text:span text:style-name="T6">地點：石角停車場</text:span></text:p>
            <text:p><text:span text:style-name="T7">里長姓名手機:曾基成、0905-368-910</text:span></text:p>
          </table:table-cell>
          <table:table-cell table:number-columns-repeated="1011"/>
        </table:table-row>
        <table:table-row table:style-name="ro5" table:number-rows-repeated="1048567">
          <table:table-cell table:number-columns-repeated="1019"/>
        </table:table-row>
        <table:table-row table:style-name="ro6" table:number-rows-repeated="4">
          <table:table-cell table:number-columns-repeated="1019"/>
        </table:table-row>
        <table:table-row table:style-name="ro6">
          <table:table-cell table:number-columns-repeated="1019"/>
        </table:table-row>
        <table:named-expressions>
          <table:named-range table:name="_xlnm.Print_Area" table:base-cell-address="$114年.$A$1" table:cell-range-address="$114年.$A$1:.$J$3" table:range-usable-as="print-range"/>
          <table:named-range table:name="_xlnm._FilterDatabase" table:base-cell-address="$114年.$A$1" table:cell-range-address="$114年.$B$1:.$B$4"/>
        </table:named-expressions>
      </table:table>
      <table:named-expressions/>
      <table:database-ranges>
        <table:database-range table:name="__Anonymous_Sheet_DB__0" table:target-range-address="114年.B1:114年.B4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 style:font-family-generic="roman"/>
    <style:font-face style:name="新細明體11" svg:font-family="新細明體1" style:font-family-generic="roman"/>
    <style:font-face style:name="新細明體21" svg:font-family="新細明體2" style:font-family-generic="roman"/>
    <style:font-face style:name="新細明體1" svg:font-family="新細明體1" style:font-family-generic="script"/>
    <style:font-face style:name="新細明體2" svg:font-family="新細明體2" style:font-family-generic="script"/>
    <style:font-face style:name="標楷體" svg:font-family="標楷體" style:font-family-generic="script"/>
    <style:font-face style:name="新細明體3" svg:font-family="新細明體" style:font-family-generic="swiss"/>
    <style:font-face style:name="新細明體22" svg:font-family="新細明體2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4P0" style:volatile="true">
      <number:number number:decimal-places="2" number:min-decimal-places="2" number:min-integer-digits="1" number:grouping="true"/>
      <number:text> </number:text>
    </number:number-style>
    <number:number-style style:name="N144P1" style:volatile="true"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number number:decimal-places="2" number:min-decimal-places="2" number:min-integer-digits="1" number:grouping="true"/>
      <number:text> </number:text>
    </number:number-style>
    <number:number-style style:name="N145P1" style:volatile="true">
      <number:number number:decimal-places="2" number:min-decimal-places="2" number:min-integer-digits="1" number:grouping="true"/>
      <number:text> </number:text>
    </number:number-style>
    <number:number-style style:name="N145P2" style:volatile="true">
      <number:text>-</number:text>
      <number:number number:decimal-places="0" number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9P2" style:volatile="true">
      <number:text>-</number:text>
      <number:number number:decimal-places="0" number:min-decimal-places="0" number:min-integer-digits="2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number number:decimal-places="2" number:min-decimal-places="2" number:min-integer-digits="1" number:grouping="true"/>
      <number:text> </number:text>
    </number:number-style>
    <number:number-style style:name="N15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0P2" style:volatile="true">
      <number:text>-</number:text>
      <number:number number:decimal-places="0" number:min-decimal-places="0" number:min-integer-digits="2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>$</number:text>
      <number:number number:decimal-places="0" number:min-decimal-places="0" number:min-integer-digits="1" number:grouping="true"/>
    </number:number-style>
    <number:number-style style:name="N152">
      <number:text>-$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0" number:min-decimal-places="0" number:min-integer-digits="1" number:grouping="true"/>
    </number:number-style>
    <number:number-style style:name="N15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3P0"/>
    </number:number-style>
    <number:number-style style:name="N155P0" style:volatile="true">
      <number:text>$</number:text>
      <number:number number:decimal-places="2" number:min-decimal-places="2" number:min-integer-digits="1" number:grouping="true"/>
    </number:number-style>
    <number:number-style style:name="N155">
      <number:text>-$</number:text>
      <number:number number:decimal-places="2" number:min-decimal-places="2" number:min-integer-digits="1" number:grouping="true"/>
      <style:map style:condition="value()&gt;=0" style:apply-style-name="N155P0"/>
    </number:number-style>
    <number:number-style style:name="N156P0" style:volatile="true">
      <number:text>$</number:text>
      <number:number number:decimal-places="2" number:min-decimal-places="2" number:min-integer-digits="1" number:grouping="true"/>
    </number:number-style>
    <number:number-style style:name="N156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6P0"/>
    </number:number-style>
    <number:date-style style:name="N157">
      <number:day/>
      <number:text>-</number:text>
      <number:month number:textual="true"/>
      <number:text>-</number:text>
      <number:year/>
    </number:date-style>
    <number:date-style style:name="N158">
      <number:day/>
      <number:text>-</number:text>
      <number:month number:textual="true"/>
    </number:date-style>
    <number:date-style style:name="N159">
      <number:month number:textual="true"/>
      <number:text>-</number:text>
      <number:year/>
    </number:date-style>
    <number:time-style style:name="N160">
      <number:hours number:style="long"/>
      <number:text>:</number:text>
      <number:minutes number:style="long"/>
      <number:text> </number:text>
      <number:am-pm/>
    </number:time-style>
    <number:time-style style:name="N161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6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3P0"/>
    </number:number-style>
    <number:number-style style:name="N16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4P0"/>
    </number:number-style>
    <number:number-style style:name="N16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6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7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7P0"/>
    </number:number-style>
    <number:date-style style:name="N168">
      <number:month/>
      <number:text>/</number:text>
      <number:day/>
      <number:text>/</number:text>
      <number:year/>
    </number:date-style>
    <number:date-style style:name="N169">
      <number:year number:style="long"/>
      <number:text>年</number:text>
      <number:month/>
      <number:text>月</number:text>
      <number:day/>
      <number:text>日</number:text>
    </number:date-style>
    <number:time-style style:name="N170">
      <number:am-pm/>
      <number:hours number:style="long"/>
      <number:text>時</number:text>
      <number:minutes number:style="long"/>
      <number:text>分</number:text>
    </number:time-style>
    <number:time-style style:name="N171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72P0" style:volatile="true">
      <number:number number:decimal-places="0" number:min-decimal-places="0" number:min-integer-digits="1" number:grouping="true"/>
    </number:number-style>
    <number:number-style style:name="N172">
      <number:text>-</number:text>
      <number:number number:decimal-places="0" number:min-decimal-places="0" number:min-integer-digits="1" number:grouping="true"/>
      <style:map style:condition="value()&gt;=0" style:apply-style-name="N172P0"/>
    </number:number-style>
    <number:number-style style:name="N173P0" style:volatile="true">
      <number:number number:decimal-places="0" number:min-decimal-places="0" number:min-integer-digits="1" number:grouping="true"/>
    </number:number-style>
    <number:number-style style:name="N17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3P0"/>
    </number:number-style>
    <number:number-style style:name="N174P0" style:volatile="true">
      <number:number number:decimal-places="2" number:min-decimal-places="2" number:min-integer-digits="1" number:grouping="true"/>
    </number:number-style>
    <number:number-style style:name="N174">
      <number:text>-</number:text>
      <number:number number:decimal-places="2" number:min-decimal-places="2" number:min-integer-digits="1" number:grouping="true"/>
      <style:map style:condition="value()&gt;=0" style:apply-style-name="N174P0"/>
    </number:number-style>
    <number:number-style style:name="N175P0" style:volatile="true">
      <number:number number:decimal-places="2" number:min-decimal-places="2" number:min-integer-digits="1" number:grouping="true"/>
    </number:number-style>
    <number:number-style style:name="N17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75P0"/>
    </number:number-style>
    <number:number-style style:name="N17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9P2" style:volatile="true">
      <number:text> </number:text>
      <number:fill-character> </number:fill-character>
      <number:text>-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time-style style:name="N188">
      <number:minutes number:style="long"/>
      <number:text>:</number:text>
      <number:seconds number:style="long"/>
    </number:time-style>
    <number:time-style style:name="N18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90">
      <number:minutes number:style="long"/>
      <number:text>:</number:text>
      <number:seconds number:style="long" number:decimal-places="1"/>
    </number:time-style>
    <number:number-style style:name="N19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92P0" style:volatile="true">
      <number:number number:decimal-places="0" number:min-decimal-places="0" number:min-integer-digits="1" number:grouping="true"/>
    </number:number-style>
    <number:number-style style:name="N192">
      <style:text-properties fo:color="#ff0000"/>
      <number:number number:decimal-places="0" number:min-decimal-places="0" number:min-integer-digits="1" number:grouping="true"/>
      <style:map style:condition="value()&gt;=0" style:apply-style-name="N192P0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_20_2" style:display-name="20% - 輔色1 2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_20_2" style:display-name="20% - 輔色2 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_20_2" style:display-name="20% - 輔色3 2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_20_2" style:display-name="20% - 輔色4 2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_20_2" style:display-name="20% - 輔色5 2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_20_2" style:display-name="20% - 輔色6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Accent1_20_2" style:display-name="40% - Accent1 2" style:family="table-cell" style:parent-style-name="Default" style:data-style-name="N0">
      <style:table-cell-properties fo:background-color="#b9cde5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新細明體1" fo:font-family="新細明體1" style:font-family-generic="script" fo:font-size="10pt" fo:font-style="normal" fo:text-shadow="none" style:text-underline-style="none" fo:font-weight="normal" style:font-name-asian="新細明體1" style:font-family-asian="新細明體1" style:font-family-generic-asian="script" style:font-size-asian="10pt" style:font-style-asian="normal" style:font-weight-asian="normal" style:font-size-complex="10pt" style:font-style-complex="normal" style:font-weight-complex="normal"/>
    </style:style>
    <style:style style:name="_34_0_25__20_-_20_Accent1_20_2_20_2" style:display-name="40% - Accent1 2 2" style:family="table-cell" style:parent-style-name="Default" style:data-style-name="N0">
      <style:table-cell-properties fo:background-color="#b9cde5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新細明體2" fo:font-family="新細明體2" style:font-family-generic="script" fo:font-size="10pt" fo:font-style="normal" fo:text-shadow="none" style:text-underline-style="none" fo:font-weight="normal" style:font-name-asian="新細明體2" style:font-family-asian="新細明體2" style:font-family-generic-asian="script" style:font-size-asian="10pt" style:font-style-asian="normal" style:font-weight-asian="normal" style:font-size-complex="10pt" style:font-style-complex="normal" style:font-weight-complex="normal"/>
    </style:style>
    <style:style style:name="_34_0_25__20_-_20_輔色1_20_2" style:display-name="40% - 輔色1 2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_20_2" style:display-name="40% - 輔色2 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_20_2" style:display-name="40% - 輔色3 2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_20_2" style:display-name="40% - 輔色4 2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_20_2" style:display-name="40% - 輔色5 2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_20_2" style:display-name="40% - 輔色6 2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_20_2" style:display-name="60% - 輔色1 2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_20_2" style:display-name="60% - 輔色2 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_20_2" style:display-name="60% - 輔色3 2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_20_2" style:display-name="60% - 輔色4 2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_20_2" style:display-name="60% - 輔色5 2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_20_2" style:display-name="60% - 輔色6 2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Accent_20_1_20_2" style:display-name="Accent 1 2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1_20_3" style:display-name="Accent 1 3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1_20_7" style:display-name="Accent 1 7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Accent_20_2_20_2" style:display-name="Accent 2 2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_20_3" style:display-name="Accent 2 3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_20_8" style:display-name="Accent 2 8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Accent_20_3_20_2" style:display-name="Accent 3 2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Accent_20_3_20_3" style:display-name="Accent 3 3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Accent_20_3_20_9" style:display-name="Accent 3 9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name-asian="新細明體" style:font-family-asian="新細明體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Accent_20_5" style:display-name="Accent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Accent_20_6" style:display-name="Accent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name-asian="新細明體" style:font-family-asian="新細明體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Accent1_20_2" style:display-name="Accent1 2" style:family="table-cell" style:parent-style-name="Default" style:data-style-name="N0">
      <style:table-cell-properties fo:background-color="#4f81bd" style:cell-protect="protected" style:print-content="true" style:diagonal-bl-tr="none" style:diagonal-tl-br="none" style:text-align-source="value-type" style:repeat-content="false" fo:wrap-option="no-wrap" fo:border="0.74pt solid #95b3d7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Accent1_20_2_20_2" style:display-name="Accent1 2 2" style:family="table-cell" style:parent-style-name="Default" style:data-style-name="N0">
      <style:table-cell-properties fo:background-color="#4f81bd" style:cell-protect="protected" style:print-content="true" style:diagonal-bl-tr="none" style:diagonal-tl-br="none" style:text-align-source="value-type" style:repeat-content="false" fo:wrap-option="no-wrap" fo:border="0.74pt solid #95b3d7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22" fo:font-family="新細明體2" style:font-family-generic="swiss" fo:font-size="11pt" fo:font-style="normal" fo:text-shadow="none" style:text-underline-style="none" fo:font-weight="bold" style:font-name-asian="新細明體22" style:font-family-asian="新細明體2" style:font-family-generic-asian="swiss" style:font-size-asian="11pt" style:font-style-asian="normal" style:font-weight-asian="bold" style:font-size-complex="11pt" style:font-style-complex="normal" style:font-weight-complex="bold"/>
    </style:style>
    <style:style style:name="Bad_20_10" style:display-name="Bad 10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Bad_20_2" style:display-name="Bad 2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Bad_20_3" style:display-name="Bad 3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Error_20_11" style:display-name="Error 11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name-asian="新細明體" style:font-family-asian="新細明體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Error_20_2" style:display-name="Error 2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Error_20_3" style:display-name="Error 3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Excel_20_Built-in_20_Comma" style:display-name="Excel Built-in Comma" style:family="table-cell" style:parent-style-name="Defaul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_20_2" style:display-name="Excel Built-in Comma 2" style:family="table-cell" style:parent-style-name="Defaul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rmal_20_2" style:display-name="Excel Built-in 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rmal_20_2_20_2" style:display-name="Excel Built-in Normal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Excel_20_Built-in_20_Normal_20_2_20_3" style:display-name="Excel Built-in Normal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Excel_20_Built-in_20_Normal_20_2_20_4" style:display-name="Excel Built-in Normal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5f_BuiltIn_5f_Comma" style:display-name="Excel_BuiltIn_Comma" style:family="table-cell" style:parent-style-name="Default" style:data-style-name="N14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Footnote_20_12" style:display-name="Footnote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name-asian="新細明體" style:font-family-asian="新細明體" style:font-family-generic-asian="roman" style:font-size-asian="10pt" style:font-style-asian="italic" style:font-weight-asian="normal" style:font-size-complex="10pt" style:font-style-complex="italic" style:font-weight-complex="normal"/>
    </style:style>
    <style:style style:name="Footnote_20_2" style:display-name="Footnote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新細明體11" fo:font-family="新細明體1" style:font-family-generic="roman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Footnote_20_3" style:display-name="Footnote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新細明體21" fo:font-family="新細明體2" style:font-family-generic="roman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Good_20_13" style:display-name="Good 13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Good_20_2" style:display-name="Good 2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Good_20_3" style:display-name="Good 3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Heading_20__28_user_29__20_14" style:display-name="Heading (user)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name-asian="新細明體" style:font-family-asian="新細明體" style:font-family-generic-asian="roman" style:font-size-asian="24pt" style:font-style-asian="normal" style:font-weight-asian="bold" style:font-size-complex="24pt" style:font-style-complex="normal" style:font-weight-complex="bold"/>
    </style:style>
    <style:style style:name="Heading_20__28_user_29__20_2" style:display-name="Heading (user)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Heading_20__28_user_29__20_3" style:display-name="Heading (user)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Heading_20_1_20_15" style:display-name="Heading 1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name-asian="新細明體" style:font-family-asian="新細明體" style:font-family-generic-asian="roman" style:font-size-asian="18pt" style:font-style-asian="normal" style:font-weight-asian="normal" style:font-size-complex="18pt" style:font-style-complex="normal" style:font-weight-complex="normal"/>
    </style:style>
    <style:style style:name="Heading_20_1_20_2" style:display-name="Heading 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1_20_3" style:display-name="Heading 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_20_16" style:display-name="Heading 2 16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name-asian="新細明體" style:font-family-asian="新細明體" style:font-family-generic-asian="roman" style:font-size-asian="16pt" style:font-style-asian="italic" style:font-weight-asian="bold" style:font-size-complex="16pt" style:font-style-complex="italic" style:font-weight-complex="bold"/>
    </style:style>
    <style:style style:name="Heading_20_2_20_2" style:display-name="Heading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Heading_20_2_20_3" style:display-name="Heading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Heading_20_2_20_4" style:display-name="Heading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Heading1_20_2" style:display-name="Heading1 2" style:family="table-cell" style:parent-style-name="Default">
      <style:table-cell-properties style:text-align-source="fix" style:repeat-content="false" fo:background-color="transparent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name-asian="新細明體" style:font-family-asian="新細明體" style:font-family-generic-asian="roman" style:font-size-asian="16pt" style:font-style-asian="italic" style:font-weight-asian="bold" style:font-size-complex="16pt" style:font-style-complex="italic" style:font-weight-complex="bold"/>
    </style:style>
    <style:style style:name="Hyperlink_20_17" style:display-name="Hyperlink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Hyperlink_20_2" style:display-name="Hyperlink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Hyperlink_20_3" style:display-name="Hyperlink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Neutral_20_18" style:display-name="Neutral 18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Neutral_20_2" style:display-name="Neutral 2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Neutral_20_3" style:display-name="Neutral 3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normal" style:font-name-asian="新細明體" style:font-family-asian="新細明體" style:font-family-generic-asian="roman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2" fo:font-family="新細明體2" style:font-family-generic="swiss" fo:font-size="11pt" fo:font-style="normal" fo:text-shadow="none" style:text-underline-style="none" fo:font-weight="normal" style:font-name-asian="新細明體22" style:font-family-asian="新細明體2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Note_20_19" style:display-name="Note 19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Note_20_2" style:display-name="Note 2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Note_20_3" style:display-name="Note 3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Result_20__28_user_29__20_20" style:display-name="Result (user)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0pt" style:font-style-asian="italic" style:font-weight-asian="bold" style:font-size-complex="10pt" style:font-style-complex="italic" style:font-weight-complex="bold"/>
    </style:style>
    <style:style style:name="Result_20_2" style:display-name="Result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Result2" style:family="table-cell" style:parent-style-name="Default"/>
    <style:style style:name="Result2_20_2" style:display-name="Result2 2" style:family="table-cell" style:parent-style-name="Default" style:data-style-name="N10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Status_20_2" style:display-name="Status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Status_20_21" style:display-name="Status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Status_20_3" style:display-name="Status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ext_20_2" style:display-name="Text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ext_20_22" style:display-name="Text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Text_20_3" style:display-name="Text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Warning_20_2" style:display-name="Warning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11" fo:font-family="新細明體1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Warning_20_23" style:display-name="Warning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Warning_20_3" style:display-name="Warning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21" fo:font-family="新細明體2" style:font-family-generic="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一般_20_10" style:display-name="一般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0_20_2" style:display-name="一般 1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00" style:display-name="一般 10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1" style:display-name="一般 10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2" style:display-name="一般 10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3" style:display-name="一般 10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4" style:display-name="一般 10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5" style:display-name="一般 10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6" style:display-name="一般 10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7" style:display-name="一般 10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8" style:display-name="一般 10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09" style:display-name="一般 10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" style:display-name="一般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_20_2" style:display-name="一般 1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_20_3" style:display-name="一般 1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_20_4" style:display-name="一般 1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_20_5" style:display-name="一般 1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_20_6" style:display-name="一般 1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_20_7" style:display-name="一般 11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10" style:display-name="一般 1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1" style:display-name="一般 1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2" style:display-name="一般 1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3" style:display-name="一般 1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4" style:display-name="一般 1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5" style:display-name="一般 1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6" style:display-name="一般 1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7" style:display-name="一般 1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8" style:display-name="一般 1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19" style:display-name="一般 1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" style:display-name="一般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_20_2" style:display-name="一般 1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_20_3" style:display-name="一般 1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_20_4" style:display-name="一般 1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_20_5" style:display-name="一般 1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_20_6" style:display-name="一般 1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_20_7" style:display-name="一般 1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20" style:display-name="一般 1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1" style:display-name="一般 1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2" style:display-name="一般 1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3" style:display-name="一般 1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4" style:display-name="一般 1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5" style:display-name="一般 1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6" style:display-name="一般 1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7" style:display-name="一般 1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8" style:display-name="一般 1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29" style:display-name="一般 1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" style:display-name="一般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_20_2" style:display-name="一般 1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_20_3" style:display-name="一般 1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_20_4" style:display-name="一般 1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_20_5" style:display-name="一般 1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_20_6" style:display-name="一般 1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_20_7" style:display-name="一般 1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30" style:display-name="一般 1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1" style:display-name="一般 13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2" style:display-name="一般 13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3" style:display-name="一般 1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4" style:display-name="一般 13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5" style:display-name="一般 13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6" style:display-name="一般 13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7" style:display-name="一般 13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8" style:display-name="一般 13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39" style:display-name="一般 1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" style:display-name="一般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_20_2" style:display-name="一般 1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_20_3" style:display-name="一般 1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_20_4" style:display-name="一般 1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_20_5" style:display-name="一般 1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_20_6" style:display-name="一般 1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_20_7" style:display-name="一般 1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40" style:display-name="一般 14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1" style:display-name="一般 14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42" style:display-name="一般 1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3" style:display-name="一般 1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4" style:display-name="一般 1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5" style:display-name="一般 14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6" style:display-name="一般 1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7" style:display-name="一般 1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8" style:display-name="一般 1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49" style:display-name="一般 1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" style:display-name="一般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_20_2" style:display-name="一般 1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_20_3" style:display-name="一般 1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_20_4" style:display-name="一般 1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_20_5" style:display-name="一般 1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_20_6" style:display-name="一般 1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_20_7" style:display-name="一般 15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50" style:display-name="一般 1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1" style:display-name="一般 1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2" style:display-name="一般 1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3" style:display-name="一般 1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4" style:display-name="一般 15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5" style:display-name="一般 1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6" style:display-name="一般 1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7" style:display-name="一般 1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8" style:display-name="一般 15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59" style:display-name="一般 1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" style:display-name="一般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_20_2" style:display-name="一般 1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_20_3" style:display-name="一般 1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_20_4" style:display-name="一般 1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_20_5" style:display-name="一般 1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_20_6" style:display-name="一般 1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_20_7" style:display-name="一般 16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60" style:display-name="一般 16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1" style:display-name="一般 16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2" style:display-name="一般 16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3" style:display-name="一般 16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4" style:display-name="一般 16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5" style:display-name="一般 16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6" style:display-name="一般 16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7" style:display-name="一般 16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8" style:display-name="一般 16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9" style:display-name="一般 16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" style:display-name="一般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_20_2" style:display-name="一般 1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_20_3" style:display-name="一般 1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_20_4" style:display-name="一般 1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_20_5" style:display-name="一般 1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_20_6" style:display-name="一般 1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0" style:display-name="一般 17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1" style:display-name="一般 17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2" style:display-name="一般 1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3" style:display-name="一般 17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4" style:display-name="一般 17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5" style:display-name="一般 1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6" style:display-name="一般 17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一般_20_177" style:display-name="一般 17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8" style:display-name="一般 17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79" style:display-name="一般 17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8" style:display-name="一般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8_20_2" style:display-name="一般 1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8_20_3" style:display-name="一般 1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8_20_4" style:display-name="一般 1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8_20_5" style:display-name="一般 1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8_20_6" style:display-name="一般 1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80" style:display-name="一般 18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一般_20_19" style:display-name="一般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9_20_2" style:display-name="一般 1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9_20_3" style:display-name="一般 1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9_20_4" style:display-name="一般 1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9_20_5" style:display-name="一般 1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9_20_6" style:display-name="一般 1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10" style:display-name="一般 2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3" style:display-name="一般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3_20_2" style:display-name="一般 2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3_20_3" style:display-name="一般 2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3_20_4" style:display-name="一般 2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3_20_5" style:display-name="一般 2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3_20_6" style:display-name="一般 2 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4" style:display-name="一般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4_20_2" style:display-name="一般 2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4_20_3" style:display-name="一般 2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4_20_4" style:display-name="一般 2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4_20_5" style:display-name="一般 2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4_20_6" style:display-name="一般 2 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5" style:display-name="一般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_20_6" style:display-name="一般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7" style:display-name="一般 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8" style:display-name="一般 2 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20_2_20_9" style:display-name="一般 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2" fo:font-family="新細明體2" style:font-family-generic="swiss" fo:font-size="12pt" fo:font-style="normal" fo:text-shadow="none" style:text-underline-style="none" fo:font-weight="normal" style:font-name-asian="新細明體22" style:font-family-asian="新細明體2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0" style:display-name="一般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0_20_2" style:display-name="一般 2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0_20_3" style:display-name="一般 2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0_20_4" style:display-name="一般 2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0_20_5" style:display-name="一般 2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0_20_6" style:display-name="一般 2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1" style:display-name="一般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1_20_2" style:display-name="一般 2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1_20_3" style:display-name="一般 2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1_20_4" style:display-name="一般 2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1_20_5" style:display-name="一般 2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1_20_6" style:display-name="一般 2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2" style:display-name="一般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2_20_2" style:display-name="一般 2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2_20_3" style:display-name="一般 2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2_20_4" style:display-name="一般 2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2_20_5" style:display-name="一般 2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2_20_6" style:display-name="一般 2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3" style:display-name="一般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3_20_2" style:display-name="一般 2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3_20_3" style:display-name="一般 2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3_20_4" style:display-name="一般 2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3_20_5" style:display-name="一般 2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3_20_6" style:display-name="一般 2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4" style:display-name="一般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4_20_2" style:display-name="一般 2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4_20_3" style:display-name="一般 2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4_20_4" style:display-name="一般 2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4_20_5" style:display-name="一般 2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4_20_6" style:display-name="一般 2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5" style:display-name="一般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5_20_2" style:display-name="一般 2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5_20_3" style:display-name="一般 2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5_20_4" style:display-name="一般 2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5_20_5" style:display-name="一般 2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5_20_6" style:display-name="一般 2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6" style:display-name="一般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6_20_2" style:display-name="一般 2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6_20_3" style:display-name="一般 2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6_20_4" style:display-name="一般 2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6_20_5" style:display-name="一般 2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6_20_6" style:display-name="一般 2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7" style:display-name="一般 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7_20_2" style:display-name="一般 2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7_20_3" style:display-name="一般 2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7_20_4" style:display-name="一般 2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7_20_5" style:display-name="一般 2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7_20_6" style:display-name="一般 2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8" style:display-name="一般 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8_20_2" style:display-name="一般 2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8_20_3" style:display-name="一般 2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8_20_4" style:display-name="一般 2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8_20_5" style:display-name="一般 2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8_20_6" style:display-name="一般 2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9" style:display-name="一般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_20_2" style:display-name="一般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_20_3" style:display-name="一般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_20_4" style:display-name="一般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0" style:display-name="一般 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0_20_2" style:display-name="一般 3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0_20_3" style:display-name="一般 3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0_20_4" style:display-name="一般 3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0_20_5" style:display-name="一般 3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0_20_6" style:display-name="一般 3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1" style:display-name="一般 3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1_20_2" style:display-name="一般 3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1_20_3" style:display-name="一般 3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1_20_4" style:display-name="一般 3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1_20_5" style:display-name="一般 3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1_20_6" style:display-name="一般 3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2" style:display-name="一般 3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2_20_2" style:display-name="一般 3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2_20_3" style:display-name="一般 3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2_20_4" style:display-name="一般 3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2_20_5" style:display-name="一般 3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2_20_6" style:display-name="一般 3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3" style:display-name="一般 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3_20_2" style:display-name="一般 3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3_20_3" style:display-name="一般 3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3_20_4" style:display-name="一般 3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3_20_5" style:display-name="一般 3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3_20_6" style:display-name="一般 3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4" style:display-name="一般 3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4_20_2" style:display-name="一般 3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4_20_3" style:display-name="一般 3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4_20_4" style:display-name="一般 3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4_20_5" style:display-name="一般 3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4_20_6" style:display-name="一般 3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5" style:display-name="一般 3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5_20_2" style:display-name="一般 3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5_20_3" style:display-name="一般 3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5_20_4" style:display-name="一般 3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5_20_5" style:display-name="一般 3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5_20_6" style:display-name="一般 3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6" style:display-name="一般 3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6_20_2" style:display-name="一般 3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6_20_3" style:display-name="一般 3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6_20_4" style:display-name="一般 3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6_20_5" style:display-name="一般 3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6_20_6" style:display-name="一般 3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7" style:display-name="一般 3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7_20_2" style:display-name="一般 3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7_20_3" style:display-name="一般 3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7_20_4" style:display-name="一般 3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7_20_5" style:display-name="一般 3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7_20_6" style:display-name="一般 3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8" style:display-name="一般 3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8_20_2" style:display-name="一般 3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8_20_3" style:display-name="一般 3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8_20_4" style:display-name="一般 3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8_20_5" style:display-name="一般 3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8_20_6" style:display-name="一般 3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9" style:display-name="一般 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9_20_2" style:display-name="一般 3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9_20_3" style:display-name="一般 3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9_20_4" style:display-name="一般 3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9_20_5" style:display-name="一般 3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39_20_6" style:display-name="一般 3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一般_20_4_20_2" style:display-name="一般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0" style:display-name="一般 4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0_20_2" style:display-name="一般 4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0_20_3" style:display-name="一般 4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0_20_4" style:display-name="一般 4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0_20_5" style:display-name="一般 4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0_20_6" style:display-name="一般 4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1" style:display-name="一般 4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1_20_2" style:display-name="一般 4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1_20_3" style:display-name="一般 4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1_20_4" style:display-name="一般 4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1_20_5" style:display-name="一般 4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1_20_6" style:display-name="一般 4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2" style:display-name="一般 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2_20_2" style:display-name="一般 4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2_20_3" style:display-name="一般 4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2_20_4" style:display-name="一般 4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2_20_5" style:display-name="一般 4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2_20_6" style:display-name="一般 4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3" style:display-name="一般 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3_20_2" style:display-name="一般 4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3_20_3" style:display-name="一般 4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3_20_4" style:display-name="一般 4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3_20_5" style:display-name="一般 4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3_20_6" style:display-name="一般 4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4" style:display-name="一般 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4_20_2" style:display-name="一般 4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4_20_3" style:display-name="一般 4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4_20_4" style:display-name="一般 4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4_20_5" style:display-name="一般 4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4_20_6" style:display-name="一般 4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5" style:display-name="一般 4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5_20_2" style:display-name="一般 4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5_20_3" style:display-name="一般 4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5_20_4" style:display-name="一般 4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5_20_5" style:display-name="一般 4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5_20_6" style:display-name="一般 4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6" style:display-name="一般 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6_20_2" style:display-name="一般 4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6_20_3" style:display-name="一般 4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6_20_4" style:display-name="一般 4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6_20_5" style:display-name="一般 4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6_20_6" style:display-name="一般 4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7" style:display-name="一般 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7_20_2" style:display-name="一般 4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7_20_3" style:display-name="一般 4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7_20_4" style:display-name="一般 4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7_20_5" style:display-name="一般 4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7_20_6" style:display-name="一般 4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8" style:display-name="一般 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8_20_2" style:display-name="一般 4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8_20_3" style:display-name="一般 4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8_20_4" style:display-name="一般 4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8_20_5" style:display-name="一般 4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8_20_6" style:display-name="一般 4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9" style:display-name="一般 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9_20_2" style:display-name="一般 4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9_20_3" style:display-name="一般 4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9_20_4" style:display-name="一般 4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9_20_5" style:display-name="一般 4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49_20_6" style:display-name="一般 4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_20_2" style:display-name="一般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0" style:display-name="一般 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0_20_2" style:display-name="一般 5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0_20_3" style:display-name="一般 5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0_20_4" style:display-name="一般 5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0_20_5" style:display-name="一般 5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0_20_6" style:display-name="一般 5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1" style:display-name="一般 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1_20_2" style:display-name="一般 5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1_20_3" style:display-name="一般 5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1_20_4" style:display-name="一般 5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1_20_5" style:display-name="一般 5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1_20_6" style:display-name="一般 5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2" style:display-name="一般 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2_20_2" style:display-name="一般 5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2_20_3" style:display-name="一般 5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2_20_4" style:display-name="一般 5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2_20_5" style:display-name="一般 5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2_20_6" style:display-name="一般 5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3" style:display-name="一般 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3_20_2" style:display-name="一般 5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3_20_3" style:display-name="一般 5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3_20_4" style:display-name="一般 5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3_20_5" style:display-name="一般 5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3_20_6" style:display-name="一般 5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4" style:display-name="一般 5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4_20_2" style:display-name="一般 5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4_20_3" style:display-name="一般 5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4_20_4" style:display-name="一般 5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4_20_5" style:display-name="一般 5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4_20_6" style:display-name="一般 5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5" style:display-name="一般 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5_20_2" style:display-name="一般 5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5_20_3" style:display-name="一般 5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5_20_4" style:display-name="一般 5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5_20_5" style:display-name="一般 5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5_20_6" style:display-name="一般 5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6" style:display-name="一般 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6_20_2" style:display-name="一般 5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6_20_3" style:display-name="一般 5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6_20_4" style:display-name="一般 5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6_20_5" style:display-name="一般 5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6_20_6" style:display-name="一般 5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7" style:display-name="一般 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7_20_2" style:display-name="一般 5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7_20_3" style:display-name="一般 5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7_20_4" style:display-name="一般 5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7_20_5" style:display-name="一般 5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7_20_6" style:display-name="一般 5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8" style:display-name="一般 5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8_20_2" style:display-name="一般 5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8_20_3" style:display-name="一般 5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8_20_4" style:display-name="一般 5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8_20_5" style:display-name="一般 5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8_20_6" style:display-name="一般 5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9" style:display-name="一般 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9_20_2" style:display-name="一般 5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9_20_3" style:display-name="一般 5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9_20_4" style:display-name="一般 5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9_20_5" style:display-name="一般 5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59_20_6" style:display-name="一般 5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family="標楷體" style:font-family-generic="script" fo:font-size="12pt" fo:font-style="normal" fo:text-shadow="none" style:text-underline-style="none" fo:font-weight="normal" style:font-name-asian="標楷體" style:font-family-asian="標楷體" style:font-family-generic-asian="script" style:font-size-asian="12pt" style:font-style-asian="normal" style:font-weight-asian="normal" style:font-size-complex="12pt" style:font-style-complex="normal" style:font-weight-complex="normal"/>
    </style:style>
    <style:style style:name="一般_20_6_20_2" style:display-name="一般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60" style:display-name="一般 6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0_20_2" style:display-name="一般 6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0_20_3" style:display-name="一般 6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0_20_4" style:display-name="一般 6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0_20_5" style:display-name="一般 6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0_20_6" style:display-name="一般 6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1" style:display-name="一般 6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1_20_2" style:display-name="一般 6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1_20_3" style:display-name="一般 6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1_20_4" style:display-name="一般 6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1_20_5" style:display-name="一般 6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1_20_6" style:display-name="一般 6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2" style:display-name="一般 6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2_20_2" style:display-name="一般 6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2_20_3" style:display-name="一般 6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2_20_4" style:display-name="一般 6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2_20_5" style:display-name="一般 6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2_20_6" style:display-name="一般 6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3" style:display-name="一般 6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3_20_2" style:display-name="一般 6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3_20_3" style:display-name="一般 6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3_20_4" style:display-name="一般 6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3_20_5" style:display-name="一般 6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3_20_6" style:display-name="一般 6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4" style:display-name="一般 6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4_20_2" style:display-name="一般 6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4_20_3" style:display-name="一般 6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4_20_4" style:display-name="一般 6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4_20_5" style:display-name="一般 6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4_20_6" style:display-name="一般 6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5" style:display-name="一般 6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5_20_2" style:display-name="一般 6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5_20_3" style:display-name="一般 6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5_20_4" style:display-name="一般 6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5_20_5" style:display-name="一般 6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5_20_6" style:display-name="一般 6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6" style:display-name="一般 6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6_20_2" style:display-name="一般 6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6_20_3" style:display-name="一般 6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6_20_4" style:display-name="一般 6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6_20_5" style:display-name="一般 6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6_20_6" style:display-name="一般 6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7" style:display-name="一般 6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7_20_2" style:display-name="一般 6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7_20_3" style:display-name="一般 6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7_20_4" style:display-name="一般 6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7_20_5" style:display-name="一般 6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7_20_6" style:display-name="一般 6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8" style:display-name="一般 6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8_20_2" style:display-name="一般 6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8_20_3" style:display-name="一般 6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8_20_4" style:display-name="一般 6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8_20_5" style:display-name="一般 6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8_20_6" style:display-name="一般 6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9" style:display-name="一般 6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9_20_2" style:display-name="一般 6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9_20_3" style:display-name="一般 6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9_20_4" style:display-name="一般 6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9_20_5" style:display-name="一般 6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69_20_6" style:display-name="一般 6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7_20_2" style:display-name="一般 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70" style:display-name="一般 7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0_20_2" style:display-name="一般 7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0_20_3" style:display-name="一般 7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0_20_4" style:display-name="一般 7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0_20_5" style:display-name="一般 7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0_20_6" style:display-name="一般 7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1" style:display-name="一般 7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1_20_2" style:display-name="一般 7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1_20_3" style:display-name="一般 7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1_20_4" style:display-name="一般 7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1_20_5" style:display-name="一般 7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1_20_6" style:display-name="一般 7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2" style:display-name="一般 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2_20_2" style:display-name="一般 7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2_20_3" style:display-name="一般 7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2_20_4" style:display-name="一般 7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2_20_5" style:display-name="一般 7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2_20_6" style:display-name="一般 7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3" style:display-name="一般 7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3_20_2" style:display-name="一般 7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3_20_3" style:display-name="一般 7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3_20_4" style:display-name="一般 7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3_20_5" style:display-name="一般 7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3_20_6" style:display-name="一般 7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4" style:display-name="一般 7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4_20_2" style:display-name="一般 7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4_20_3" style:display-name="一般 7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4_20_4" style:display-name="一般 7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4_20_5" style:display-name="一般 7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4_20_6" style:display-name="一般 7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5" style:display-name="一般 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5_20_2" style:display-name="一般 7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5_20_3" style:display-name="一般 7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5_20_4" style:display-name="一般 7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5_20_5" style:display-name="一般 7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5_20_6" style:display-name="一般 7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6" style:display-name="一般 7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6_20_2" style:display-name="一般 7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6_20_3" style:display-name="一般 7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6_20_4" style:display-name="一般 7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6_20_5" style:display-name="一般 7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6_20_6" style:display-name="一般 7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7" style:display-name="一般 7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7_20_2" style:display-name="一般 7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7_20_3" style:display-name="一般 7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7_20_4" style:display-name="一般 7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7_20_5" style:display-name="一般 7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7_20_6" style:display-name="一般 7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8" style:display-name="一般 7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8_20_2" style:display-name="一般 7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8_20_3" style:display-name="一般 7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8_20_4" style:display-name="一般 7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8_20_5" style:display-name="一般 7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8_20_6" style:display-name="一般 7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9" style:display-name="一般 7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9_20_2" style:display-name="一般 7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9_20_3" style:display-name="一般 7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9_20_4" style:display-name="一般 7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9_20_5" style:display-name="一般 7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79_20_6" style:display-name="一般 7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" style:display-name="一般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8_20_2" style:display-name="一般 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80" style:display-name="一般 8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0_20_2" style:display-name="一般 8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0_20_3" style:display-name="一般 8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0_20_4" style:display-name="一般 8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0_20_5" style:display-name="一般 8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0_20_6" style:display-name="一般 8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1" style:display-name="一般 8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2" style:display-name="一般 8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3" style:display-name="一般 8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4" style:display-name="一般 8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5" style:display-name="一般 8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6" style:display-name="一般 8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7" style:display-name="一般 8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8" style:display-name="一般 8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89" style:display-name="一般 8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" style:display-name="一般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9_20_2" style:display-name="一般 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90" style:display-name="一般 9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1" style:display-name="一般 9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2" style:display-name="一般 9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3" style:display-name="一般 9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4" style:display-name="一般 9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5" style:display-name="一般 9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5_20_2" style:display-name="一般 9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6" style:display-name="一般 9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7" style:display-name="一般 9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8" style:display-name="一般 9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99" style:display-name="一般 9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3" fo:font-family="新細明體" style:font-family-generic="swiss" fo:font-size="12pt" fo:font-style="normal" fo:text-shadow="none" style:text-underline-style="none" fo:font-weight="normal" style:font-name-asian="新細明體3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_20_2_20_2" style:display-name="中等 2 2" style:family="table-cell" style:parent-style-name="Default" style:data-style-name="N0">
      <style:table-cell-properties fo:background-color="#ffeb9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_20_3" style:display-name="中等 3" style:family="table-cell" style:parent-style-name="Default" style:data-style-name="N0">
      <style:table-cell-properties fo:background-color="#ffeb9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c0c0c0"/>
    </style:style>
    <style:style style:name="備註_20_2_20_2" style:display-name="備註 2 2" style:family="table-cell" style:parent-style-name="Default">
      <style:table-cell-properties fo:background-color="#ffffcc" style:diagonal-bl-tr="none" style:diagonal-tl-br="none" fo:border="0.74pt solid #c0c0c0"/>
    </style:style>
    <style:style style:name="備註_20_2_20_3" style:display-name="備註 2 3" style:family="table-cell" style:parent-style-name="Default">
      <style:table-cell-properties fo:background-color="#ffffcc" style:diagonal-bl-tr="none" style:diagonal-tl-br="none" fo:border="0.74pt solid #c0c0c0"/>
    </style:style>
    <style:style style:name="備註_20_2_20_4" style:display-name="備註 2 4" style:family="table-cell" style:parent-style-name="Default">
      <style:table-cell-properties fo:background-color="#ffffcc" style:diagonal-bl-tr="none" style:diagonal-tl-br="none" fo:border="0.74pt solid #c0c0c0"/>
    </style:style>
    <style:style style:name="備註_20_2_20_5" style:display-name="備註 2 5" style:family="table-cell" style:parent-style-name="Default">
      <style:table-cell-properties fo:background-color="#ffffcc" style:diagonal-bl-tr="none" style:diagonal-tl-br="none" fo:border="0.74pt solid #c0c0c0"/>
    </style:style>
    <style:style style:name="千分位_20_10" style:display-name="千分位 10" style:family="table-cell" style:parent-style-name="Default" style:data-style-name="N141"/>
    <style:style style:name="千分位_20_11" style:display-name="千分位 11" style:family="table-cell" style:parent-style-name="Default" style:data-style-name="N141"/>
    <style:style style:name="千分位_20_12" style:display-name="千分位 12" style:family="table-cell" style:parent-style-name="Default" style:data-style-name="N15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41"/>
    <style:style style:name="千分位_20_2_20_10" style:display-name="千分位 2 10" style:family="table-cell" style:parent-style-name="Default" style:data-style-name="N14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_20_11" style:display-name="千分位 2 11" style:family="table-cell" style:parent-style-name="Defaul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千分位_20_2_20_2" style:display-name="千分位 2 2" style:family="table-cell" style:parent-style-name="Default" style:data-style-name="N141"/>
    <style:style style:name="千分位_20_2_20_3" style:display-name="千分位 2 3" style:family="table-cell" style:parent-style-name="Default" style:data-style-name="N141"/>
    <style:style style:name="千分位_20_2_20_4" style:display-name="千分位 2 4" style:family="table-cell" style:parent-style-name="Default" style:data-style-name="N141"/>
    <style:style style:name="千分位_20_2_20_5" style:display-name="千分位 2 5" style:family="table-cell" style:parent-style-name="Default" style:data-style-name="N141"/>
    <style:style style:name="千分位_20_2_20_6" style:display-name="千分位 2 6" style:family="table-cell" style:parent-style-name="Default" style:data-style-name="N141"/>
    <style:style style:name="千分位_20_2_20_7" style:display-name="千分位 2 7" style:family="table-cell" style:parent-style-name="Default" style:data-style-name="N141"/>
    <style:style style:name="千分位_20_2_20_8" style:display-name="千分位 2 8" style:family="table-cell" style:parent-style-name="Defaul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_20_9" style:display-name="千分位 2 9" style:family="table-cell" style:parent-style-name="Default" style:data-style-name="N14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千分位_20_3" style:display-name="千分位 3" style:family="table-cell" style:parent-style-name="Default" style:data-style-name="N141"/>
    <style:style style:name="千分位_20_3_20_2" style:display-name="千分位 3 2" style:family="table-cell" style:parent-style-name="Default" style:data-style-name="N141"/>
    <style:style style:name="千分位_20_3_20_3" style:display-name="千分位 3 3" style:family="table-cell" style:parent-style-name="Default" style:data-style-name="N141"/>
    <style:style style:name="千分位_20_3_20_4" style:display-name="千分位 3 4" style:family="table-cell" style:parent-style-name="Default" style:data-style-name="N141"/>
    <style:style style:name="千分位_20_3_20_5" style:display-name="千分位 3 5" style:family="table-cell" style:parent-style-name="Default" style:data-style-name="N141"/>
    <style:style style:name="千分位_20_3_20_6" style:display-name="千分位 3 6" style:family="table-cell" style:parent-style-name="Default" style:data-style-name="N141"/>
    <style:style style:name="千分位_20_4" style:display-name="千分位 4" style:family="table-cell" style:parent-style-name="Default" style:data-style-name="N141"/>
    <style:style style:name="千分位_20_4_20_2" style:display-name="千分位 4 2" style:family="table-cell" style:parent-style-name="Default" style:data-style-name="N141"/>
    <style:style style:name="千分位_20_4_20_3" style:display-name="千分位 4 3" style:family="table-cell" style:parent-style-name="Default" style:data-style-name="N141"/>
    <style:style style:name="千分位_20_4_20_4" style:display-name="千分位 4 4" style:family="table-cell" style:parent-style-name="Default" style:data-style-name="N141"/>
    <style:style style:name="千分位_20_4_20_5" style:display-name="千分位 4 5" style:family="table-cell" style:parent-style-name="Default" style:data-style-name="N141"/>
    <style:style style:name="千分位_20_4_20_6" style:display-name="千分位 4 6" style:family="table-cell" style:parent-style-name="Default" style:data-style-name="N141"/>
    <style:style style:name="千分位_20_5" style:display-name="千分位 5" style:family="table-cell" style:parent-style-name="Default" style:data-style-name="N141"/>
    <style:style style:name="千分位_20_5_20_2" style:display-name="千分位 5 2" style:family="table-cell" style:parent-style-name="Default" style:data-style-name="N141"/>
    <style:style style:name="千分位_20_5_20_3" style:display-name="千分位 5 3" style:family="table-cell" style:parent-style-name="Default" style:data-style-name="N141"/>
    <style:style style:name="千分位_20_5_20_4" style:display-name="千分位 5 4" style:family="table-cell" style:parent-style-name="Default" style:data-style-name="N141"/>
    <style:style style:name="千分位_20_5_20_5" style:display-name="千分位 5 5" style:family="table-cell" style:parent-style-name="Default" style:data-style-name="N141"/>
    <style:style style:name="千分位_20_5_20_6" style:display-name="千分位 5 6" style:family="table-cell" style:parent-style-name="Default" style:data-style-name="N141"/>
    <style:style style:name="千分位_20_6" style:display-name="千分位 6" style:family="table-cell" style:parent-style-name="Default" style:data-style-name="N141"/>
    <style:style style:name="千分位_20_7" style:display-name="千分位 7" style:family="table-cell" style:parent-style-name="Default" style:data-style-name="N141"/>
    <style:style style:name="千分位_20_7_20_2" style:display-name="千分位 7 2" style:family="table-cell" style:parent-style-name="Default" style:data-style-name="N141"/>
    <style:style style:name="千分位_20_7_20_3" style:display-name="千分位 7 3" style:family="table-cell" style:parent-style-name="Default" style:data-style-name="N141"/>
    <style:style style:name="千分位_20_7_20_4" style:display-name="千分位 7 4" style:family="table-cell" style:parent-style-name="Default" style:data-style-name="N141"/>
    <style:style style:name="千分位_20_7_20_5" style:display-name="千分位 7 5" style:family="table-cell" style:parent-style-name="Default" style:data-style-name="N141"/>
    <style:style style:name="千分位_20_7_20_6" style:display-name="千分位 7 6" style:family="table-cell" style:parent-style-name="Default" style:data-style-name="N141"/>
    <style:style style:name="千分位_20_8" style:display-name="千分位 8" style:family="table-cell" style:parent-style-name="Default" style:data-style-name="N141"/>
    <style:style style:name="千分位_20_9" style:display-name="千分位 9" style:family="table-cell" style:parent-style-name="Default" style:data-style-name="N141"/>
    <style:style style:name="合計_20_2" style:display-name="合計 2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合計_20_2_20_2" style:display-name="合計 2 2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合計_20_2_20_3" style:display-name="合計 2 3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合計_20_2_20_4" style:display-name="合計 2 4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合計_20_2_20_5" style:display-name="合計 2 5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_20_2" style:display-name="壞 2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標題_20_2_20_2" style:display-name="標題 2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標題_20_3_20_2" style:display-name="標題 3 2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_20_2" style:display-name="標題 4 2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檢查儲存格_20_2" style:display-name="檢查儲存格 2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_20_2" style:display-name="計算方式 2 2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_20_3" style:display-name="計算方式 2 3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_20_4" style:display-name="計算方式 2 4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_20_5" style:display-name="計算方式 2 5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_20_2" style:display-name="說明文字 2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_20_2" style:display-name="警告文字 2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貨幣_20_2" style:display-name="貨幣 2" style:family="table-cell" style:parent-style-name="Defaul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貨幣_20_2_20_2" style:display-name="貨幣 2 2" style:family="table-cell" style:parent-style-name="Defaul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21" fo:font-family="新細明體2" style:font-family-generic="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輔色1_20_2" style:display-name="輔色1 2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_20_2" style:display-name="輔色2 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_20_2" style:display-name="輔色3 2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_20_2" style:display-name="輔色4 2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_20_2" style:display-name="輔色5 2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_20_2" style:display-name="輔色6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_20_2" style:display-name="輸入 2 2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_20_3" style:display-name="輸入 2 3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_20_4" style:display-name="輸入 2 4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_20_5" style:display-name="輸入 2 5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_20_2" style:display-name="輸出 2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輸出_20_2_20_2" style:display-name="輸出 2 2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輸出_20_2_20_3" style:display-name="輸出 2 3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輸出_20_2_20_4" style:display-name="輸出 2 4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輸出_20_2_20_5" style:display-name="輸出 2 5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_20_2" style:display-name="連結的儲存格 2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112年_28_填寫範例_29_" style:display-name="PageStyle_112年(填寫範例)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紀科員</meta:initial-creator>
    <meta:print-date>2023-01-09T06:14:19</meta:print-date>
    <meta:creation-date>2014-01-10T07:18:17</meta:creation-date>
    <dc:date>2026-08-26T11:38:22.455000000</dc:date>
    <meta:generator>MODA_ODF_Application_Tools/3.5.5.5.1$Windows_X86_64 LibreOffice_project/0731c5f9adee5daee576bb62a18f665a8d51cd0c</meta:generator>
    <meta:editing-duration>PT1H11M18S</meta:editing-duration>
    <meta:editing-cycles>24</meta:editing-cycles>
    <meta:document-statistic meta:table-count="1" meta:cell-count="16" meta:object-count="0"/>
    <meta:user-defined meta:name="AppVersion">16.0300</meta:user-defined>
    <meta:user-defined meta:name="Company">NTPC</meta:user-defined>
  </office:meta>
</office:document-meta>
</file>